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Text.Divalign.Center" style:display-name="Text.Divalign.Center" style:family="paragraph" style:parent-style-name="Text_20_body">
      <style:paragraph-properties fo:text-align="center" style:justify-single-word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.Divalign.Center">Concluido este proyecto desde la Universidad de Murcia y f-Séneca<text:line-break/>
se continúa su desarrollo en la línea de investigación<text:line-break/>
<text:line-break/>
<text:a xlink:type="simple" xlink:href="http://wikimasum.skeye2k.org/tai2k/svgvs_vr-ar">SVgVS VR-AR</text:a><text:line-break/>
Simulación Virtual geografic Virtual Simulation<text:line-break/>
Realidad Virtual-VR &amp; Realidad Aumentada-AR<text:line-break/>
<text:line-break/>
al amparo de <text:a xlink:type="simple" xlink:href="http://wikimas.skeye2k.org/informacion/sobre_skeye2k">Skeye2k-f</text:a></text:p>
      <text:p text:style-name="Horizontal_20_Line"/>
      <text:p text:style-name="Text_20_body"><text:line-break/></text:p>
      <text:h text:style-name="Heading_20_3" text:outline-level="3"><text:bookmark-start text:name="cambios_históricos_recientes_de_cauces_y_llanuras_aluviales_inducidos_por_la_acción_del_hombre"/>"Cambios históricos recientes de cauces y llanuras aluviales inducidos por la acción del hombre"<text:bookmark-end text:name="cambios_históricos_recientes_de_cauces_y_llanuras_aluviales_inducidos_por_la_acción_del_hombre"/></text:h>
      <text:p text:style-name="Text_20_body"><text:span text:style-name="Strong_20_Emphasis">Autores</text:span>: Carmelo Conesa García, P. Pérez Cutillas, Rafael García Lorenzo, Alberto Martínez Salvador</text:p>
      <text:p text:style-name="Text.Divalign.Center"><text:a xlink:type="simple" xlink:href="http://dialnet.unirioja.es/servlet/articulo?codigo=4375581">Acceso</text:a></text:p>
      <text:p text:style-name="Horizontal_20_Line"/>
      <text:h text:style-name="Heading_20_3" text:outline-level="3"><text:bookmark-start text:name="modelización_de_propiedades_físicas_del_suelo_a_escala_regional._casos_de_estudio_en_el_sureste_ibérico"/>"Modelización de propiedades físicas del suelo a escala regional. Casos de estudio en el Sureste Ibérico."<text:bookmark-end text:name="modelización_de_propiedades_físicas_del_suelo_a_escala_regional._casos_de_estudio_en_el_sureste_ibérico"/></text:h>
      <text:p text:style-name="Text_20_body"><text:span text:style-name="Strong_20_Emphasis">Autor</text:span>: Pérez Cutillas, Pedro</text:p>
      <text:p text:style-name="Text_20_body">Memoria presentada para optar al grado de Doctor. Murcia, 2013</text:p>
      <text:p text:style-name="Text.Divalign.Center"><text:a xlink:type="simple" xlink:href="http://digitum.um.es/xmlui/handle/10201/37810">Acces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Text.Divalign.Center" style:display-name="Text.Divalign.Center" style:family="paragraph" style:parent-style-name="Text_20_body">
      <style:paragraph-properties fo:text-align="center" style:justify-single-word="fals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